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" style:family="table-cell" style:parent-style-name="Default" style:data-style-name="N36"/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99CC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9CC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99CC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fo:border="2pt solid #000000" style:vertical-align="automatic" fo:background-color="#99CC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13.6525cm" style:use-optimal-column-width="true"/>
    </style:style>
    <style:style style:name="co2" style:family="table-column">
      <style:table-column-properties fo:break-before="auto" style:column-width="3.83645833333333cm" style:use-optimal-column-width="true"/>
    </style:style>
    <style:style style:name="co3" style:family="table-column">
      <style:table-column-properties fo:break-before="auto" style:column-width="3.4925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1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8">
            <text:p>OUTPUT PER TRASPARENZA</text:p>
          </table:table-cell>
          <table:covered-table-cell table:number-columns-repeated="2"/>
          <table:table-cell table:number-columns-repeated="16381"/>
        </table:table-row>
        <table:table-row table:number-rows-repeated="2" table:style-name="ro2">
          <table:table-cell table:number-columns-repeated="16384"/>
        </table:table-row>
        <table:table-row table:style-name="ro3">
          <table:table-cell office:value-type="string" table:style-name="ce4">
            <text:p>TEMPI DETERMINATI PER TRASPARENZA</text:p>
          </table:table-cell>
          <table:table-cell office:value-type="string" table:style-name="ce4">
            <text:p>CEPA AGGIORNATO AL I TRIMESTRE 2026</text:p>
          </table:table-cell>
          <table:table-cell office:value-type="string" table:style-name="ce4">
            <text:p>CEPA AGGIORNATO AL II TRIMESTRE 2026</text:p>
          </table:table-cell>
          <table:table-cell table:number-columns-repeated="1638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2">
            <text:p>(B.5.A.1.2) Costo del personale dirigente medico tempo determinato ruolo sanitario</text:p>
          </table:table-cell>
          <table:table-cell office:value-type="float" office:value="2212784.7459638948" table:style-name="ce3">
            <text:p><text:s/>2.212.784,75<text:s/></text:p>
          </table:table-cell>
          <table:table-cell office:value-type="float" office:value="2191416.6549278954" table:style-name="ce3">
            <text:p><text:s/>2.191.416,65<text:s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(B.5.A.2.2) Costo del personale dirigente non <text:s/>medico tempo determinato ruolo sanitario</text:p>
          </table:table-cell>
          <table:table-cell office:value-type="float" office:value="317570.93274667009" table:style-name="ce3">
            <text:p><text:s/>317.570,93<text:s/></text:p>
          </table:table-cell>
          <table:table-cell office:value-type="float" office:value="256950.3849746701" table:style-name="ce3">
            <text:p><text:s/>256.950,38<text:s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(B.5.B.2) Costo personale comparto ruolo sanitario tempo determinato</text:p>
          </table:table-cell>
          <table:table-cell office:value-type="float" office:value="2771042.6088584652" table:style-name="ce3">
            <text:p><text:s/>2.771.042,61<text:s/></text:p>
          </table:table-cell>
          <table:table-cell office:value-type="float" office:value="2530163.3251464656" table:style-name="ce3">
            <text:p><text:s/>2.530.163,33<text:s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(B.6.A.2) Costo del personale dirigente ruolo professionale tempo determinato</text:p>
          </table:table-cell>
          <table:table-cell office:value-type="float" office:value="0" table:style-name="ce3">
            <text:p><text:s/>-<text:s text:c="3"/></text:p>
          </table:table-cell>
          <table:table-cell office:value-type="float" office:value="0" table:style-name="ce3">
            <text:p><text:s/>-<text:s text:c="3"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(B.6.B.2) Costo del personale comparto ruolo professionale tempo determinato</text:p>
          </table:table-cell>
          <table:table-cell office:value-type="float" office:value="0" table:style-name="ce3">
            <text:p><text:s/>-<text:s text:c="3"/></text:p>
          </table:table-cell>
          <table:table-cell office:value-type="float" office:value="0" table:style-name="ce3">
            <text:p><text:s/>-<text:s text:c="3"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(B.7.A.2) Costo del personale dirigente ruolo tecnico tempo determinato</text:p>
          </table:table-cell>
          <table:table-cell office:value-type="float" office:value="116584.83483253502" table:style-name="ce3">
            <text:p><text:s/>116.584,83<text:s/></text:p>
          </table:table-cell>
          <table:table-cell office:value-type="float" office:value="137911.539512535" table:style-name="ce3">
            <text:p><text:s/>137.911,54<text:s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(B.7.B.2) Costo del personale comparto ruolo tecnico tempo determinato</text:p>
          </table:table-cell>
          <table:table-cell office:value-type="float" office:value="0" table:style-name="ce3">
            <text:p><text:s/>-<text:s text:c="3"/></text:p>
          </table:table-cell>
          <table:table-cell office:value-type="float" office:value="0" table:style-name="ce3">
            <text:p><text:s/>-<text:s text:c="3"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(B.8.A.2) Costo del personale dirigente ruolo amministrativo tempo determinato</text:p>
          </table:table-cell>
          <table:table-cell office:value-type="float" office:value="129388.559544" table:style-name="ce3">
            <text:p><text:s/>129.388,56<text:s/></text:p>
          </table:table-cell>
          <table:table-cell office:value-type="float" office:value="44940.213180000006" table:style-name="ce3">
            <text:p><text:s/>44.940,21<text:s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(B.8.B.2) Costo del personale comparto ruolo amministrativo tempo determinato</text:p>
          </table:table-cell>
          <table:table-cell office:value-type="float" office:value="298289.79291754519" table:style-name="ce3">
            <text:p><text:s/>298.289,79<text:s/></text:p>
          </table:table-cell>
          <table:table-cell office:value-type="float" office:value="324175.0520615452" table:style-name="ce3">
            <text:p><text:s/>324.175,05<text:s/></text:p>
          </table:table-cell>
          <table:table-cell table:number-columns-repeated="16381"/>
        </table:table-row>
        <table:table-row table:style-name="ro2">
          <table:table-cell office:value-type="string" table:style-name="ce2">
            <text:p>Totale complessivo</text:p>
          </table:table-cell>
          <table:table-cell office:value-type="float" office:value="5845661.4748631101" table:style-name="ce3">
            <text:p><text:s/>5.845.661,47<text:s/></text:p>
          </table:table-cell>
          <table:table-cell office:value-type="float" office:value="5485557.1698031109" table:style-name="ce3">
            <text:p><text:s/>5.485.557,17<text:s/></text:p>
          </table:table-cell>
          <table:table-cell table:number-columns-repeated="16381"/>
        </table:table-row>
        <table:table-row table:number-rows-repeated="104856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Eleonora Zangarini</meta:initial-creator>
    <dc:creator>Michele Luca Bianco</dc:creator>
    <meta:creation-date>2025-06-09T12:00:58Z</meta:creation-date>
    <dc:date>2026-08-31T08:26:16Z</dc:date>
    <meta:print-date>2026-08-20T09:31:27Z</meta:print-date>
  </office:meta>
</office:document-meta>
</file>