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1" svg:font-family="Calibri"/>
    <style:font-face style:name="Arial1" svg:font-family="Arial" style:font-family-generic="swiss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342cm"/>
    </style:style>
    <style:style style:name="co2" style:family="table-column">
      <style:table-column-properties fo:break-before="auto" style:column-width="4.12cm"/>
    </style:style>
    <style:style style:name="co3" style:family="table-column">
      <style:table-column-properties fo:break-before="auto" style:column-width="2.395cm"/>
    </style:style>
    <style:style style:name="co4" style:family="table-column">
      <style:table-column-properties fo:break-before="auto" style:column-width="4.556cm"/>
    </style:style>
    <style:style style:name="co5" style:family="table-column">
      <style:table-column-properties fo:break-before="auto" style:column-width="4.392cm"/>
    </style:style>
    <style:style style:name="co6" style:family="table-column">
      <style:table-column-properties fo:break-before="auto" style:column-width="1.85cm"/>
    </style:style>
    <style:style style:name="co7" style:family="table-column">
      <style:table-column-properties fo:break-before="auto" style:column-width="1.76cm"/>
    </style:style>
    <style:style style:name="co8" style:family="table-column">
      <style:table-column-properties fo:break-before="auto" style:column-width="3.05cm"/>
    </style:style>
    <style:style style:name="co9" style:family="table-column">
      <style:table-column-properties fo:break-before="auto" style:column-width="0.18cm"/>
    </style:style>
    <style:style style:name="co10" style:family="table-column">
      <style:table-column-properties fo:break-before="auto" style:column-width="1.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1.386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name-complex="Calibri1" style:font-size-complex="12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name-complex="Calibri1" style:font-size-complex="7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4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background-color="transparent" fo:border="0.99pt solid #000000" style:vertical-align="bottom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>
      <style:table-cell-properties fo:border="0.99pt solid #000000"/>
    </style:style>
    <style:style style:name="ce18" style:family="table-cell" style:parent-style-name="Default">
      <style:table-cell-properties style:text-align-source="fix" style:repeat-content="false" fo:background-color="transparent" style:vertical-align="bottom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>
      <style:table-cell-properties style:text-align-source="fix" style:repeat-content="false" fo:background-color="transparent" style:vertical-align="bottom"/>
      <style:paragraph-properties fo:text-align="center"/>
    </style:style>
    <style:style style:name="T1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5pt" style:font-size-complex="15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style:font-size-asian="8pt" style:font-size-complex="8pt"/>
    </style:style>
    <style:style style:name="T6" style:family="text">
      <style:text-properties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Calibr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GENNAIO-GIUGNO 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3"/>
        <table:table-column table:style-name="co5" table:default-cell-style-name="ce13"/>
        <table:table-column table:style-name="co6" table:number-columns-repeated="2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9" table:visibility="collapse" table:default-cell-style-name="Default"/>
        <table:table-column table:style-name="co10" table:number-columns-repeated="958" table:default-cell-style-name="Default"/>
        <table:table-column table:style-name="co11" table:number-columns-repeated="55" table:default-cell-style-name="Default"/>
        <table:table-header-rows>
          <table:table-row table:style-name="ro1">
            <table:table-cell table:style-name="ce5" office:value-type="string" calcext:value-type="string" table:number-columns-spanned="11" table:number-rows-spanned="1">
              <text:p><text:span text:style-name="T1">AZIENDA OSPEDALE - UNIVERSITA’ PADOVA</text:span></text:p>
              <text:p><text:span text:style-name="T2">ELENCO INCARICHI CONFERITI E AUTORIZZATI DA GENNAIO 2026 A GIUGNO 2026 AI DIRETTORI </text:span></text:p>
              <text:p><text:span text:style-name="T2">(DI DIPARTIMENTO, UOC, UOSD, UOS)</text:span></text:p>
            </table:table-cell>
            <table:covered-table-cell table:number-columns-repeated="9" table:style-name="ce8"/>
            <table:covered-table-cell table:style-name="ce28"/>
            <table:table-cell table:style-name="ce18" table:number-columns-repeated="997"/>
            <table:table-cell table:style-name="ce19" table:number-columns-repeated="16"/>
          </table:table-row>
          <table:table-row table:style-name="ro1">
            <table:table-cell table:style-name="ce6" office:value-type="string" calcext:value-type="string">
              <text:p>Anno</text:p>
            </table:table-cell>
            <table:table-cell table:style-name="ce6" office:value-type="string" calcext:value-type="string">
              <text:p>Soggetto</text:p>
              <text:p> Percettore</text:p>
            </table:table-cell>
            <table:table-cell table:style-name="ce6" office:value-type="string" calcext:value-type="string">
              <text:p>Qualifica</text:p>
              <text:p> Percettore</text:p>
            </table:table-cell>
            <table:table-cell table:style-name="ce6" office:value-type="string" calcext:value-type="string">
              <text:p>Soggetto Conferente</text:p>
            </table:table-cell>
            <table:table-cell table:style-name="ce6" office:value-type="string" calcext:value-type="string">
              <text:p>Oggetto Incarico</text:p>
            </table:table-cell>
            <table:table-cell table:style-name="ce6" office:value-type="string" calcext:value-type="string">
              <text:p>Data Inizio</text:p>
            </table:table-cell>
            <table:table-cell table:style-name="ce6" office:value-type="string" calcext:value-type="string">
              <text:p>Data Fine</text:p>
            </table:table-cell>
            <table:table-cell table:style-name="ce6" office:value-type="string" calcext:value-type="string">
              <text:p>Tipo</text:p>
              <text:p> Compenso</text:p>
            </table:table-cell>
            <table:table-cell table:style-name="ce6" office:value-type="string" calcext:value-type="string">
              <text:p>Compenso</text:p>
            </table:table-cell>
            <table:table-cell table:style-name="ce6" office:value-type="string" calcext:value-type="string">
              <text:p>Sito</text:p>
              <text:p> Trasparenza</text:p>
            </table:table-cell>
            <table:table-cell table:style-name="ce28"/>
            <table:table-cell table:style-name="ce18" table:number-columns-repeated="997"/>
            <table:table-cell table:style-name="ce19" table:number-columns-repeated="16"/>
          </table:table-row>
        </table:table-header-rows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AVRUSCIO </text:span>GIAMPIE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UNISMART – FONDAZIONE</text:p>
            <text:p>UNIVERSI TA' DEGLI STUDI</text:p>
            <text:p>DI PADOVA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1/02/2026</text:p>
          </table:table-cell>
          <table:table-cell table:style-name="ce9" office:value-type="string" calcext:value-type="string">
            <text:p>14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9625" calcext:value-type="float">
            <text:p>9.625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BELTRAMI </text:span>PAOLO</text:p>
          </table:table-cell>
          <table:table-cell table:style-name="ce9" office:value-type="string" calcext:value-type="string">
            <text:p>Direttore</text:p>
          </table:table-cell>
          <table:table-cell table:style-name="ce11" office:value-type="string" calcext:value-type="string">
            <text:p>E.V.C.M. 2.0 - EMILIA VIAGGI</text:p>
            <text:p>CONGRESSI &amp; MEETING 2.0</text:p>
            <text:p>SOCIETA' A R ESPONSABILITA'</text:p>
            <text:p>LIMITATA SEMPLIFICATA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27/01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250" calcext:value-type="float">
            <text:p>1.25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4">CANCIAN </text:span><text:span text:style-name="T5">MAURO</text:span>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OTSUKA PHARMACEUTICALS</text:p>
            <text:p>EUROPE LTD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7/04/2026</text:p>
          </table:table-cell>
          <table:table-cell table:style-name="ce9" office:value-type="string" calcext:value-type="string">
            <text:p>31/1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925" calcext:value-type="float">
            <text:p>1.925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DOC CONGRESS SRL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25/05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650" calcext:value-type="float">
            <text:p>1.65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RGO BIOPHARMACEUTICALS</text:p>
            <text:p>USA LLC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5/05/2026</text:p>
          </table:table-cell>
          <table:table-cell table:style-name="ce9" office:value-type="string" calcext:value-type="string">
            <text:p>30/04/2027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7000" calcext:value-type="float">
            <text:p>17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VIFOR PHARMA GROUP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1/05/2026</text:p>
          </table:table-cell>
          <table:table-cell table:style-name="ce9" office:value-type="string" calcext:value-type="string">
            <text:p>30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000" calcext:value-type="float">
            <text:p>2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MORE THAN ACCESS SRL</text:p>
            <text:p>SOCIETA BENEFIT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1/06/2026</text:p>
          </table:table-cell>
          <table:table-cell table:style-name="ce9" office:value-type="string" calcext:value-type="string">
            <text:p>30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000" calcext:value-type="float">
            <text:p>2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PHARVARIS NETHERLANDS B.V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1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282.5" calcext:value-type="float">
            <text:p>1.282,5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OTSUKA PHARMACEUTICAL</text:p>
            <text:p>EUROPE LTD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4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543.75" calcext:value-type="float">
            <text:p>2.543,75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INTELLIA THERAPEUTICS, INC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4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345" calcext:value-type="float">
            <text:p>1.345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TAKEDA ITALIA S.P.A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7/06/2026</text:p>
          </table:table-cell>
          <table:table-cell table:style-name="ce9" office:value-type="string" calcext:value-type="string">
            <text:p>30/09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07.5" calcext:value-type="float">
            <text:p>1.007,5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ELMA ACADEMY SRL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22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500" calcext:value-type="float">
            <text:p>1.5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BIOCRYST IRELAND LIMITED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9/02/2026</text:p>
          </table:table-cell>
          <table:table-cell table:style-name="ce9" office:value-type="string" calcext:value-type="string">
            <text:p>10/0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3325" calcext:value-type="float">
            <text:p>3.325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TAKEDA ITALIA S.P.A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1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07.5" calcext:value-type="float">
            <text:p>1.007,5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PREX S.R.L. A SOCIO UNICO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9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000" calcext:value-type="float">
            <text:p>2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KALVISTA</text:p>
            <text:p>PHARMECEUTICALS, INC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9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722" calcext:value-type="float">
            <text:p>1.722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PHARVARIS NETHERLANDS B.V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29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567.5" calcext:value-type="float">
            <text:p>1.567,5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HAVAS LIFE ITALY SRL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3/04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700" calcext:value-type="float">
            <text:p>7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NCIAN </text:span>MAU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INTEXO SOCIETA' BENEFIT S.R.L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4/04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400" calcext:value-type="float">
            <text:p>1.4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USIN </text:span>FRANCES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Socio Sanitaria</text:p>
            <text:p>Territoriale</text:p>
            <text:p>Della Valle Olon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22/05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AUSIN </text:span>FRANCES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sl della Romagn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01/07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CHIOFFI </text:span>FRAN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Zero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style-name="ce9" office:value-type="string" calcext:value-type="string">
            <text:p>11/02/2026</text:p>
          </table:table-cell>
          <table:table-cell table:style-name="ce9" office:value-type="string" calcext:value-type="string">
            <text:p>12/0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DE CONTI </text:span>GIORGI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SL Latin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10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DEGAN </text:span>MARI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nita' Sanitaria Locale</text:p>
            <text:p>Di Moden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27/05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ALAN </text:span>ALESSANDR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OSPEDALIERO-</text:p>
            <text:p>UNIVERSITARIA DI FERRAR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21/04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HISA </text:span>MATTE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Universita' degli Studi di Padova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2/02/2026</text:p>
          </table:table-cell>
          <table:table-cell table:style-name="ce9" office:value-type="string" calcext:value-type="string">
            <text:p>31/03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500" calcext:value-type="float">
            <text:p>2.5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IUSTI </text:span>MIR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LSS n. 9 Scaligera</text:p>
          </table:table-cell>
          <table:table-cell table:style-name="ce10" office:value-type="string" calcext:value-type="string">
            <text:p>Commissioni</text:p>
            <text:p>Di gara o collaudo</text:p>
          </table:table-cell>
          <table:table-cell table:style-name="ce9" office:value-type="string" calcext:value-type="string">
            <text:p>01/04/2026</text:p>
          </table:table-cell>
          <table:table-cell table:style-name="ce9" office:value-type="string" calcext:value-type="string">
            <text:p>01/04/2027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5252.05" calcext:value-type="float">
            <text:p>15.252,05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IUSTI </text:span>MIR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LSS n. 9 Scaligera</text:p>
          </table:table-cell>
          <table:table-cell table:style-name="ce10" office:value-type="string" calcext:value-type="string">
            <text:p>Commissioni</text:p>
            <text:p>Di gara o collaudo</text:p>
          </table:table-cell>
          <table:table-cell table:style-name="ce9" office:value-type="string" calcext:value-type="string">
            <text:p>01/04/2026</text:p>
          </table:table-cell>
          <table:table-cell table:style-name="ce9" office:value-type="string" calcext:value-type="string">
            <text:p>01/04/2027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9840.87" calcext:value-type="float">
            <text:p>9.840,87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IUSTI </text:span>MIR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Universita' degli Studi di Padova</text:p>
          </table:table-cell>
          <table:table-cell table:style-name="ce10" office:value-type="string" calcext:value-type="string">
            <text:p>Commissioni</text:p>
            <text:p>Di gara o collaudo</text:p>
          </table:table-cell>
          <table:table-cell table:style-name="ce9" office:value-type="string" calcext:value-type="string">
            <text:p>01/04/2026</text:p>
          </table:table-cell>
          <table:table-cell table:style-name="ce9" office:value-type="string" calcext:value-type="string">
            <text:p>31/12/2028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30000" calcext:value-type="float">
            <text:p>30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IUSTI </text:span>MIRC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LSS n. 9 Scaligera</text:p>
          </table:table-cell>
          <table:table-cell table:style-name="ce10" office:value-type="string" calcext:value-type="string">
            <text:p>Commissioni</text:p>
            <text:p>Di gara o collaudo</text:p>
          </table:table-cell>
          <table:table-cell table:style-name="ce9" office:value-type="string" calcext:value-type="string">
            <text:p>01/04/2026</text:p>
          </table:table-cell>
          <table:table-cell table:style-name="ce9" office:value-type="string" calcext:value-type="string">
            <text:p>01/04/2027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4559.54" calcext:value-type="float">
            <text:p>4.559,54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GRAGNANIELLO </text:span>VINCENZA</text:p>
          </table:table-cell>
          <table:table-cell table:style-name="ce9" office:value-type="string" calcext:value-type="string">
            <text:p>Sostituto</text:p>
            <text:p> Responsabile</text:p>
          </table:table-cell>
          <table:table-cell table:style-name="ce10" office:value-type="string" calcext:value-type="string">
            <text:p>ETHOS SRL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2/05/2026</text:p>
          </table:table-cell>
          <table:table-cell table:style-name="ce9" office:value-type="string" calcext:value-type="string">
            <text:p>31/1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00" calcext:value-type="float">
            <text:p>1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LO STORTO </text:span>MARIO ROSARI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Zero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style-name="ce9" office:value-type="string" calcext:value-type="string">
            <text:p>21/07/2026</text:p>
          </table:table-cell>
          <table:table-cell table:style-name="ce9" office:value-type="string" calcext:value-type="string">
            <text:p>22/07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LO STORTO </text:span>MARIO ROSARIO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Ospedaliera di Rilievo</text:p>
            <text:p>Nazionale E di Alta</text:p>
            <text:p>Specializzazione</text:p>
            <text:p>Garibaldi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20/01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6">MENOTTO</text:span><text:span text:style-name="T7"> </text:span>FRANCESC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OPERA SAN FRANCESCO</text:p>
            <text:p>SAVERIO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20/04/2026</text:p>
          </table:table-cell>
          <table:table-cell table:style-name="ce9" office:value-type="string" calcext:value-type="string">
            <text:p>25/04/2026</text:p>
          </table:table-cell>
          <table:table-cell table:style-name="ce9" office:value-type="string" calcext:value-type="string">
            <text:p>Gratuito</text:p>
          </table:table-cell>
          <table:table-cell table:style-name="ce14" office:value-type="float" office:value="0" calcext:value-type="float">
            <text:p>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MENOTTO </text:span>FRANCESC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Zero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16/07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MURARO </text:span>MARIA ANTONELL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REGENORON</text:p>
            <text:p>PHARMACEUTICALS, INC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2/01/2026</text:p>
          </table:table-cell>
          <table:table-cell table:style-name="ce9" office:value-type="string" calcext:value-type="string">
            <text:p>31/1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300" calcext:value-type="float">
            <text:p>3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MURARO </text:span>MARIA ANTONELL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FOOD ALLERGY RESEARCH &amp; </text:p>
            <text:p>EDUCATION, INC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3/01/2026</text:p>
          </table:table-cell>
          <table:table-cell table:style-name="ce9" office:value-type="string" calcext:value-type="string">
            <text:p>31/1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000" calcext:value-type="float">
            <text:p>10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MURARO </text:span>MARIA ANTONELL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VIATRIS, TURMSTRASE 24, </text:p>
            <text:p>STEINHOUSEN 6312,</text:p>
            <text:p>SWISSERLAND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6/02/2026</text:p>
          </table:table-cell>
          <table:table-cell table:style-name="ce9" office:value-type="string" calcext:value-type="string">
            <text:p>07/0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000" calcext:value-type="float">
            <text:p>2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MURARO </text:span>MARIA ANTONELL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XPEER MEDED S.L.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18/02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2000" calcext:value-type="float">
            <text:p>2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PENAZZO </text:span>ELISABETT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ULSS N. 5 POLESANA</text:p>
          </table:table-cell>
          <table:table-cell table:style-name="ce10" office:value-type="string" calcext:value-type="string">
            <text:p>OIV/Nucleo interno valutazione</text:p>
          </table:table-cell>
          <table:table-cell table:style-name="ce9" office:value-type="string" calcext:value-type="string">
            <text:p>04/05/2026</text:p>
          </table:table-cell>
          <table:table-cell table:style-name="ce9" office:value-type="string" calcext:value-type="string">
            <text:p>31/05/2027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6000" calcext:value-type="float">
            <text:p>6.0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RAGAZZO </text:span>SONIA</text:p>
          </table:table-cell>
          <table:table-cell table:style-name="ce9" office:value-type="string" calcext:value-type="string">
            <text:p>Sostituto</text:p>
            <text:p> Responsabile</text:p>
          </table:table-cell>
          <table:table-cell table:style-name="ce10" office:value-type="string" calcext:value-type="string">
            <text:p>UNISMART – FONDAZIONE</text:p>
            <text:p>UNIVERSI TA' DEGLI</text:p>
            <text:p>STUDI DI PADOVA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6/03/2026</text:p>
          </table:table-cell>
          <table:table-cell table:style-name="ce9" office:value-type="string" calcext:value-type="string">
            <text:p>31/10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5294" calcext:value-type="float">
            <text:p>5.294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SALLER </text:span>ALOIS</text:p>
          </table:table-cell>
          <table:table-cell table:style-name="ce9" office:value-type="string" calcext:value-type="string">
            <text:p>Direttore</text:p>
          </table:table-cell>
          <table:table-cell table:style-name="ce11" office:value-type="string" calcext:value-type="string">
            <text:p>AZIENDA SANITARIA</text:p>
            <text:p>UNIVERSITARIA</text:p>
            <text:p>GIULIANO ISONTIN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10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VENTURINI </text:span>FRANCESC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3P SOLUTION SRL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08/06/2026</text:p>
          </table:table-cell>
          <table:table-cell table:style-name="ce9" office:value-type="string" calcext:value-type="string">
            <text:p>15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200" calcext:value-type="float">
            <text:p>1.2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VENTURINI </text:span>FRANCESC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Azienda Sanitaria Friuli</text:p>
            <text:p>Occidentale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style-name="ce9" office:value-type="string" calcext:value-type="string">
            <text:p>13/07/2026</text:p>
          </table:table-cell>
          <table:table-cell table:style-name="ce9" office:value-type="string" calcext:value-type="string">
            <text:p>17/07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0" calcext:value-type="float">
            <text:p>1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VENTURINI </text:span>FRANCESC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REGIONE VENETO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style-name="ce9" office:value-type="string" calcext:value-type="string">
            <text:p>10/02/2026</text:p>
          </table:table-cell>
          <table:table-cell table:style-name="ce9" office:value-type="string" calcext:value-type="string">
            <text:p>30/06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300" calcext:value-type="float">
            <text:p>3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VIDAL </text:span>ENRICO</text:p>
          </table:table-cell>
          <table:table-cell table:style-name="ce9" office:value-type="string" calcext:value-type="string">
            <text:p>Direttore</text:p>
          </table:table-cell>
          <table:table-cell table:style-name="ce12" office:value-type="string" calcext:value-type="string">
            <text:p>ANGELINI PHARMA ITALIA AZIENDE</text:p>
            <text:p> CHIMICHE RIUNITE ANGELINI </text:p>
            <text:p>FRANCESC O - A.C.R.A.F. S.P.A., </text:p>
            <text:p>ENUNCIABILE ANCHE ANGELINI PHARMA</text:p>
            <text:p>ITALIA S.P.A., ANGELINI PHA</text:p>
          </table:table-cell>
          <table:table-cell table:style-name="ce10" office:value-type="string" calcext:value-type="string">
            <text:p>Consulenze tecniche</text:p>
            <text:p>(informatiche,scientifiche,etc...)</text:p>
          </table:table-cell>
          <table:table-cell table:number-columns-repeated="2" table:style-name="ce9" office:value-type="string" calcext:value-type="string">
            <text:p>28/05/2026</text:p>
          </table:table-cell>
          <table:table-cell table:style-name="ce9" office:value-type="string" calcext:value-type="string">
            <text:p>presunto</text:p>
          </table:table-cell>
          <table:table-cell table:style-name="ce14" office:value-type="float" office:value="1600" calcext:value-type="float">
            <text:p>1.60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>
          <table:table-cell table:style-name="ce7" office:value-type="float" office:value="2026" calcext:value-type="float">
            <text:p>2026</text:p>
          </table:table-cell>
          <table:table-cell table:style-name="ce9" office:value-type="string" calcext:value-type="string">
            <text:p><text:span text:style-name="T3">ZANELLA </text:span>MICHELA</text:p>
          </table:table-cell>
          <table:table-cell table:style-name="ce9" office:value-type="string" calcext:value-type="string">
            <text:p>Direttore</text:p>
          </table:table-cell>
          <table:table-cell table:style-name="ce10" office:value-type="string" calcext:value-type="string">
            <text:p>Universita' degli Studi di Padova</text:p>
          </table:table-cell>
          <table:table-cell table:style-name="ce10" office:value-type="string" calcext:value-type="string">
            <text:p>Commissioni</text:p>
            <text:p>Di concorso/esame</text:p>
          </table:table-cell>
          <table:table-cell table:number-columns-repeated="2" table:style-name="ce9" office:value-type="string" calcext:value-type="string">
            <text:p>12/03/2026</text:p>
          </table:table-cell>
          <table:table-cell table:style-name="ce9" office:value-type="string" calcext:value-type="string">
            <text:p>Gratuito</text:p>
          </table:table-cell>
          <table:table-cell table:style-name="ce14" office:value-type="float" office:value="0" calcext:value-type="float">
            <text:p>0,00</text:p>
          </table:table-cell>
          <table:table-cell table:style-name="ce15" office:value-type="string" calcext:value-type="string">
            <text:p>www.aopd.veneto.it</text:p>
          </table:table-cell>
          <table:table-cell table:style-name="ce17"/>
          <table:table-cell table:number-columns-repeated="1013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'GENNAIO-GIUGNO 2026'.A2:'GENNAIO-GIUGNO 2026'.J49">
          <table:sort>
            <table:sort-by table:field-number="0" table:data-type="automatic"/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1" svg:font-family="Calibri"/>
    <style:font-face style:name="Arial1" svg:font-family="Arial" style:font-family-generic="swiss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2">
      <number:number number:decimal-places="1" loext:min-decimal-places="1" number:min-integer-digits="1"/>
    </number:number-style>
    <number:number-style style:name="N143">
      <number:number number:decimal-places="3" loext:min-decimal-places="3" number:min-integer-digits="1"/>
    </number:number-style>
    <number:currency-style style:name="N14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5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5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111cm" fo:margin-bottom="0.894cm" fo:margin-left="1.088cm" fo:margin-right="1.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2:52:20.65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8-25T12:30:02</meta:creation-date>
    <meta:initial-creator>NPOI</meta:initial-creator>
    <meta:generator>LibreOffice/6.4.7.2$Windows_x86 LibreOffice_project/639b8ac485750d5696d7590a72ef1b496725cfb5</meta:generator>
    <dc:date>2026-08-26T12:52:44.925000000</dc:date>
    <meta:editing-duration>PT59M32S</meta:editing-duration>
    <meta:editing-cycles>10</meta:editing-cycles>
    <meta:print-date>2026-08-26T11:56:17.749000000</meta:print-date>
    <meta:document-statistic meta:table-count="1" meta:cell-count="481" meta:object-count="0"/>
    <meta:user-defined meta:name="DocSecurity" meta:value-type="float">0</meta:user-defined>
    <meta:user-defined meta:name="Generator">NPOI</meta:user-defined>
    <meta:user-defined meta:name="Generator Version">1.2.3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